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472 1017C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van het kantoorgebouw en het plaatsen van dakkapellen en een buitentrap</text:p>
            <text:p text:style-name="common-al">Zaakadres: Herengracht 472 1017CA Amsterdam</text:p>
            <text:p text:style-name="common-al">Datum ontvangst: 09-07-2026</text:p>
            <text:p text:style-name="common-al">Zaaknummer: Z2026-030457</text:p>
            <text:p text:style-name="common-al">DSO-nummer: 202607090065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7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0457</meta:user-defined>
    <meta:user-defined meta:name="DCTERMS.abstract">renoveren van het kantoorgebouw en het plaatsen van dakkapellen en een buiten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472 1017C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59</meta:user-defined>
    <meta:user-defined meta:name="OVERHEIDop.GmbID/DC.identifier">gmb-2026-395759</meta:user-defined>
    <meta:user-defined meta:name="OVERHEIDop.versieInformatie"/>
  </office:meta>
</office:document-meta>
</file>