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fwijken van het bestemming voor omzetten bedrijfswoning naar burgerwoning aan Zuidkade 101, 2771 DS Boskoop.</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afwijken van het bestemming voor omzetten bedrijfswoning naar burgerwoning aan Zuidkade 101, 2771 DS Boskoop, geregistreerd onder nr. 04843963459.</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18-08-2026. De gemeente neemt daarover waarschijnlijk voor 13-10-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9575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5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75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4843963459</meta:user-defined>
    <meta:user-defined meta:name="DCTERMS.abstract">Aanvraag vergunning voor het afwijken van het bestemming voor omzetten bedrijfswoning naar burgerwoning aan Zuidkade 101, 2771 DS Boskoop.</meta:user-defined>
    <dc:language>nl</dc:language>
    <meta:user-defined meta:name="OVERHEIDop.locatietype/OVERHEIDop.gebiedsmarkering">Punt</meta:user-defined>
    <meta:user-defined meta:name="DC.title">Aanvraag vergunning voor het afwijken van het bestemming voor omzetten bedrijfswoning naar burgerwoning aan Zuidkade 101, 2771 DS Boskoop.</meta:user-defined>
    <meta:user-defined meta:name="DCTERMS.W3CDTF/DCTERMS.available">2026-08-21</meta:user-defined>
    <meta:user-defined meta:name="DCTERMS.W3CDTF/OVERHEIDop.jaargang">2026</meta:user-defined>
    <meta:user-defined meta:name="OVERHEIDop.publicationIssue">395751</meta:user-defined>
    <meta:user-defined meta:name="OVERHEIDop.GmbID/DC.identifier">gmb-2026-395751</meta:user-defined>
    <meta:user-defined meta:name="OVERHEIDop.versieInformatie"/>
  </office:meta>
</office:document-meta>
</file>