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Biesboschstraat 64-3 1078MZ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dakterras, het omzetten van bergingen naar een zelfstandige woning en het plaatsen van dakramen in het achterdakvlak</text:p>
            <text:p text:style-name="common-al">Besluit: verleend</text:p>
            <text:p text:style-name="common-al">Besluit verzonden op: 18-08-2026</text:p>
            <text:p text:style-name="common-al">Zaakadres: Biesboschstraat 64-3 1078MZ Amsterdam</text:p>
            <text:p text:style-name="common-al">Zaaknummer: Z2026-005567</text:p>
            <text:p text:style-name="common-al">DSO-nummer: 2026020501466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administratie.sdz@amsterdam.nl?Subject=Dossiernummer Z2026-005567" xlink:type="simple">vth.administratie.sdz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8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750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75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75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5567</meta:user-defined>
    <meta:user-defined meta:name="DCTERMS.abstract">realiseren van een dakterras, het omzetten van bergingen naar een zelfstandige woning en het plaatsen van dakramen in het achterdakvlak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Biesboschstraat 64-3 1078MZ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750</meta:user-defined>
    <meta:user-defined meta:name="OVERHEIDop.GmbID/DC.identifier">gmb-2026-395750</meta:user-defined>
    <meta:user-defined meta:name="OVERHEIDop.versieInformatie"/>
  </office:meta>
</office:document-meta>
</file>