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eerder verleende omgevingsvergunning het renoveren van het complex  (04843666181) aan Kastanjelaan 1, 2391 AN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wijzigen van een eerder verleende omgevingsvergunning het renoveren van het complex (04843666181) aan Kastanjelaan 1, 2391 AN Hazerswoude-Dorp, geregistreerd onder nr. 0484396343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8-08-2026. De gemeente neemt daarover waarschijnlijk voor 13-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57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63436</meta:user-defined>
    <meta:user-defined meta:name="DCTERMS.abstract">Aanvraag vergunning voor  het wijzigen van een eerder verleende omgevingsvergunning het renoveren van het complex  (04843666181) aan Kastanjelaan 1, 2391 AN Hazerswoude-Dorp</meta:user-defined>
    <dc:language>nl</dc:language>
    <meta:user-defined meta:name="OVERHEIDop.locatietype/OVERHEIDop.gebiedsmarkering">Punt</meta:user-defined>
    <meta:user-defined meta:name="DC.title">Aanvraag vergunning voor  het wijzigen van een eerder verleende omgevingsvergunning het renoveren van het complex  (04843666181) aan Kastanjelaan 1, 2391 AN Hazerswoude-Dorp</meta:user-defined>
    <meta:user-defined meta:name="DCTERMS.W3CDTF/DCTERMS.available">2026-08-21</meta:user-defined>
    <meta:user-defined meta:name="DCTERMS.W3CDTF/OVERHEIDop.jaargang">2026</meta:user-defined>
    <meta:user-defined meta:name="OVERHEIDop.publicationIssue">395743</meta:user-defined>
    <meta:user-defined meta:name="OVERHEIDop.GmbID/DC.identifier">gmb-2026-395743</meta:user-defined>
    <meta:user-defined meta:name="OVERHEIDop.versieInformatie"/>
  </office:meta>
</office:document-meta>
</file>