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plaatsen van klokken (carillon) aan de gevel , Hoofdweg 45 in Rilland</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plaatsen van klokken (carillon) aan de gevel op het adres Hoofdweg 45 in Rilland.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De aanvraag is geregistreerd onder zaaknummer Z2026-000214.</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23 februari 2026. De gemeente Reimerswaal neemt daarover waarschijnlijk uiterlijk 26 mei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9574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4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4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214</meta:user-defined>
    <meta:user-defined meta:name="DCTERMS.abstract">Voor: het plaatsen van klokken (carillon) aan de gevel . Locatie: Hoofdweg 45 in Rilland. Datum ontvangst: 23 februari 2026.</meta:user-defined>
    <dc:language>nl</dc:language>
    <meta:user-defined meta:name="OVERHEIDop.locatietype/OVERHEIDop.gebiedsmarkering">Vlak</meta:user-defined>
    <meta:user-defined meta:name="DC.title">Ingediende aanvraag vergunning voor het plaatsen van klokken (carillon) aan de gevel , Hoofdweg 45 in Rilland</meta:user-defined>
    <meta:user-defined meta:name="DCTERMS.W3CDTF/DCTERMS.available">2026-08-21</meta:user-defined>
    <meta:user-defined meta:name="DCTERMS.W3CDTF/OVERHEIDop.jaargang">2026</meta:user-defined>
    <meta:user-defined meta:name="OVERHEIDop.publicationIssue">395741</meta:user-defined>
    <meta:user-defined meta:name="OVERHEIDop.GmbID/DC.identifier">gmb-2026-395741</meta:user-defined>
    <meta:user-defined meta:name="OVERHEIDop.versieInformatie"/>
  </office:meta>
</office:document-meta>
</file>