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voor het splitsen van een bovenwoning in 2 wooneenheden op locatie Molenstraat 71, 4881 CR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De gemeente Zundert heeft op 19-8-2026 besloten om de beslistermijn voor de aanvraag met zaaknummer 0879ZV202600775 voor het splitsen van een bovenwoning in 2 wooneenheden op locatie Molenstraat 71, 4881 CR Zundert te verlengen met een periode van maximaal 6 weken. De aanvraag betreft de volgende onderdelen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Dit besluit tot verlenging van de beslistermijn publiceren wij om u te informeren over ontwikkelingen in uw omgeving. U kunt hiertegen geen zienswijze, bezwaar of beroep indienen.</text:p>
            <text:p text:style-name="last-al">Heeft u vragen over de verdere procedure of dit besluit, dan kunt u mailen naar gemeente@zundert.nl o.v.v. publicatie verlenging beslistermijn omgevingsvergunning met zaaknummer 0879ZV202600775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3957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und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879ZV202600775</meta:user-defined>
    <dc:language>nl</dc:language>
    <meta:user-defined meta:name="OVERHEIDop.locatietype/OVERHEIDop.gebiedsmarkering">Punt</meta:user-defined>
    <meta:user-defined meta:name="DC.title">Kennisgeving verlenging beslistermijn omgevingsvergunning voor het splitsen van een bovenwoning in 2 wooneenheden op locatie Molenstraat 71, 4881 CR Zunde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28</meta:user-defined>
    <meta:user-defined meta:name="OVERHEIDop.GmbID/DC.identifier">gmb-2026-395728</meta:user-defined>
    <meta:user-defined meta:name="OVERHEIDop.versieInformatie"/>
  </office:meta>
</office:document-meta>
</file>