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heffing voor geluidshinder tijdens en bruiloftsfeest op 5 september 2026 tussen 20:00 uur en 22:00 uur aan Beusichemsedijk 12a te Culembor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heffing</text:span>
          </text:p>
            <text:p text:style-name="common-al">Ontheffing geluidshinder verleend tijdens bruiloftsfeest op 5 september 2026 tussen 20:00 uur en 22:00 uur Beusichemsedijk 12a.</text:p>
            <text:p text:style-name="common-al">Verzenddatum: 11 augustus 2026 </text:p>
            <text:p text:style-name="common-al">
            <text:span text:style-name="nadrukvet">Rechtsmiddel</text:span>
          </text:p>
            <text:p text:style-name="last-al"> Als u het niet eens bent met deze beslissing, er kunt u daartegen bezwaar maken bij de burgemeester en wethouders van Culemborg binnen zes weken na de dag waarop deze brief is verzonden. Vermeld ons kenmerk van de beslissing in uw bezwaarschrif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ulemborg</text:p>
            </table:table-cell>
            <table:table-cell office:value-type="string" table:style-name="header.C">
              <text:p text:style-name="headerright"><text:span text:style-name="nr">Nr. 395723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72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72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Culemborg</meta:user-defined>
    <meta:user-defined meta:name="OVERHEID.Informatietype/DC.type">officiële publicatie</meta:user-defined>
    <meta:user-defined meta:name="OVERHEID.Gemeente/DCTERMS.publisher">Culemborg</meta:user-defined>
    <meta:user-defined meta:name="OVERHEID.Gemeente/OVERHEID.authority">Culemborg</meta:user-defined>
    <meta:user-defined meta:name="OVERHEID.TaxonomieBeleidsagendaDecentraal/OVERHEID.category">Cultuur en recreatie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DC.title">Ontheffing voor geluidshinder tijdens en bruiloftsfeest op 5 september 2026 tussen 20:00 uur en 22:00 uur aan Beusichemsedijk 12a te Culemborg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723</meta:user-defined>
    <meta:user-defined meta:name="OVERHEIDop.GmbID/DC.identifier">gmb-2026-395723</meta:user-defined>
    <meta:user-defined meta:name="OVERHEIDop.versieInformatie"/>
  </office:meta>
</office:document-meta>
</file>