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r.A.F.Philipsstraat 9, 4462EW Goes - Besluit op aanvraag omgevingsvergunning voor het plaatsen van een klimaatinstallatie en aanpassen van de draagconstructi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8 augustus 2026 een omgevingsvergunning hebben verleend voor het plaatsen van een klimaatinstallatie en aanpassen van de draagconstructie op de locatie Dr.A.F.Philipsstraat 9, 4462EW Goes. Het besluit is geregistreerd onder nummer Z2026-00004845.</text:p>
            <text:p text:style-name="common-al">
            <text:span text:style-name="nadrukvet">Procedure</text:span>
          </text:p>
            <text:p text:style-name="common-al">Tegen een verleende vergunning kunnen belanghebbenden tot en met 30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572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2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2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845</meta:user-defined>
    <meta:user-defined meta:name="DCTERMS.abstract">Dr.A.F.Philipsstraat 9, 4462EW Goes - Besluit op aanvraag omgevingsvergunning voor het plaatsen van een klimaatinstallatie en aanpassen van de draagconstructie</meta:user-defined>
    <dc:language>nl</dc:language>
    <meta:user-defined meta:name="OVERHEIDop.locatietype/OVERHEIDop.gebiedsmarkering">Vlak</meta:user-defined>
    <meta:user-defined meta:name="OVERHEIDop.locatietype/OVERHEIDop.gebiedsmarkering">Punt</meta:user-defined>
    <meta:user-defined meta:name="DC.title">Dr.A.F.Philipsstraat 9, 4462EW Goes - Besluit op aanvraag omgevingsvergunning voor het plaatsen van een klimaatinstallatie en aanpassen van de draagconstructie</meta:user-defined>
    <meta:user-defined meta:name="DCTERMS.W3CDTF/DCTERMS.available">2026-08-21</meta:user-defined>
    <meta:user-defined meta:name="DCTERMS.W3CDTF/OVERHEIDop.jaargang">2026</meta:user-defined>
    <meta:user-defined meta:name="OVERHEIDop.publicationIssue">395721</meta:user-defined>
    <meta:user-defined meta:name="OVERHEIDop.GmbID/DC.identifier">gmb-2026-395721</meta:user-defined>
    <meta:user-defined meta:name="OVERHEIDop.versieInformatie"/>
  </office:meta>
</office:document-meta>
</file>