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alcoholhoudende dranken tijdens Foodfest op 6 september 2026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zwakalcoholhoudende dranken tijdens Foodfest op 6 september 2026. </text:p>
            <text:p text:style-name="common-al">Verzenddatum: 11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7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dc:language>nl</dc:language>
    <meta:user-defined meta:name="OVERHEIDop.locatietype/OVERHEIDop.gebiedsmarkering">Gemeente</meta:user-defined>
    <meta:user-defined meta:name="DC.title">Ontheffing voor het schenken van zwakalcoholhoudende dranken tijdens Foodfest op 6 september 2026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13</meta:user-defined>
    <meta:user-defined meta:name="OVERHEIDop.GmbID/DC.identifier">gmb-2026-395713</meta:user-defined>
    <meta:user-defined meta:name="OVERHEIDop.versieInformatie"/>
  </office:meta>
</office:document-meta>
</file>