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feest op 05-09-2026 in Baanakker, op de parkeerplaats naast Baanakker 17 in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op de parkeerplaats naast Baanakker 17 in De Rijp<text:span text:style-name="nadrukvet">; </text:span>het organiseren van een buurtfeest op 05-09-2026 in Baanakker</text:p>
            <text:p text:style-name="common-al">
            
          </text:p>
            <text:p text:style-name="common-al">Datum ontvangst: 11-08-2026</text:p>
            <text:p text:style-name="last-al">Zaaknummer: 0000139981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57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817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feest op 05-09-2026 in Baanakker, op de parkeerplaats naast Baanakker 17 in De Rijp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00</meta:user-defined>
    <meta:user-defined meta:name="OVERHEIDop.GmbID/DC.identifier">gmb-2026-395700</meta:user-defined>
    <meta:user-defined meta:name="OVERHEIDop.versieInformatie"/>
  </office:meta>
</office:document-meta>
</file>