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het verbouwen van het pand met gevelwijziging aan Ginnekenweg 330-330A 4835N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verbouwen van het pand met gevelwijziging aan Ginnekenweg 330-330A 4835NL Breda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De gemeente Breda heeft op 19-08-2026 van de aanvrager het verzoek gekregen om de beslissing uit te stell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290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569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9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906</meta:user-defined>
    <meta:user-defined meta:name="DCTERMS.abstract">het verbouwen van het pand met gevelwijziging</meta:user-defined>
    <dc:language>nl</dc:language>
    <meta:user-defined meta:name="OVERHEIDop.locatietype/OVERHEIDop.gebiedsmarkering">Vlak</meta:user-defined>
    <meta:user-defined meta:name="DC.title">Opschorten beslistermijn voor het verbouwen van het pand met gevelwijziging aan Ginnekenweg 330-330A 4835NL Bred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99</meta:user-defined>
    <meta:user-defined meta:name="OVERHEIDop.GmbID/DC.identifier">gmb-2026-395699</meta:user-defined>
    <meta:user-defined meta:name="OVERHEIDop.versieInformatie"/>
  </office:meta>
</office:document-meta>
</file>