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van 24-08 t/m 31-08-2026, Thorbeckestraat voor nummers 6 t/m 36 (ev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van 24-08 t/m 31-08-2026 op het perceel Thorbeckestraat voor nummers 6 t/m 36 (even) (18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56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296</meta:user-defined>
    <dc:language>nl</dc:language>
    <meta:user-defined meta:name="OVERHEIDop.locatietype/OVERHEIDop.gebiedsmarkering">Vlak</meta:user-defined>
    <meta:user-defined meta:name="DC.title">AANVRAAG OMGEVINGSVERGUNNING, tijdelijk gebruik openbare ruimte van 24-08 t/m 31-08-2026, Thorbeckestraat voor nummers 6 t/m 36 (even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96</meta:user-defined>
    <meta:user-defined meta:name="OVERHEIDop.GmbID/DC.identifier">gmb-2026-395696</meta:user-defined>
    <meta:user-defined meta:name="OVERHEIDop.versieInformatie"/>
  </office:meta>
</office:document-meta>
</file>