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Schapendijk 1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ontvangen voor het afwijken van de de regels RO voor het tijdelijk plaatsen van een woon-unit op de locatie Schapendijk 1 in Holten. De aanvraag is geregistreerd onder zaaknummer Z2026-00002934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56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934</meta:user-defined>
    <meta:user-defined meta:name="DCTERMS.abstract">Schapendijk 1 in Holten, het afwijken van de de regels RO voor het tijdelijk plaatsen van een woon-unit</meta:user-defined>
    <dc:language>nl</dc:language>
    <meta:user-defined meta:name="OVERHEIDop.locatietype/OVERHEIDop.gebiedsmarkering">Vlak</meta:user-defined>
    <meta:user-defined meta:name="DC.title">Kennisgeving ontvangst aanvraag omgevingsvergunning (omgevingsplan) Schapendijk 1 in Hol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93</meta:user-defined>
    <meta:user-defined meta:name="OVERHEIDop.GmbID/DC.identifier">gmb-2026-395693</meta:user-defined>
    <meta:user-defined meta:name="OVERHEIDop.versieInformatie"/>
  </office:meta>
</office:document-meta>
</file>