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schenken zwakalcoholhoudende dranken tijdens de Culemborg Blues op 22 augustus 2026 aan Everwijnstraat 27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</text:span>
          </text:p>
            <text:p text:style-name="common-al">Ontheffing verleend voor het schenken zwakalcoholhoudende dranken tijdens de Culemborg Blues op 22 augustus 2026 Everwijnstraat 27.</text:p>
            <text:p text:style-name="common-al">Verzenddatum: 10 augustus 2026 </text:p>
            <text:p text:style-name="common-al">
            <text:span text:style-name="nadrukvet">Rechtsmiddel</text:span>
         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9569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9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9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Ontheffing voor het schenken zwakalcoholhoudende dranken tijdens de Culemborg Blues op 22 augustus 2026 aan Everwijnstraat 27 te Culembo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91</meta:user-defined>
    <meta:user-defined meta:name="OVERHEIDop.GmbID/DC.identifier">gmb-2026-395691</meta:user-defined>
    <meta:user-defined meta:name="OVERHEIDop.versieInformatie"/>
  </office:meta>
</office:document-meta>
</file>