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PV-vergunning, gedeeltelijk door Ooststellingwer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5174 voor een APV-vergunning op de locatie gedeeltelijk door Ooststellingwerf. De vergunning is verleend. Het besluit betreft:</text:p>
            <text:p text:style-name="common-al">verklaring van geen bezwaar toertocht klassieke automobielen op 17 oktober 2026 en bevat de volgende activiteiten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30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30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517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569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174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APV-vergunning, gedeeltelijk door Ooststellingwerf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90</meta:user-defined>
    <meta:user-defined meta:name="OVERHEIDop.GmbID/DC.identifier">gmb-2026-395690</meta:user-defined>
    <meta:user-defined meta:name="OVERHEIDop.versieInformatie"/>
  </office:meta>
</office:document-meta>
</file>