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voor geluidshinder tijdens een trouwfeest op 5 september 2026 tussen 14:00 uur en 24:00 uur aan Beusichemsedijk 17 te Culembo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heffing</text:span>
          </text:p>
            <text:p text:style-name="common-al">Ontheffing geluidshinder verleend tijdens trouwfeest op 5 september 2026 tussen 14:00 uur en 24:00 uur Beusichemsedijk 17.</text:p>
            <text:p text:style-name="common-al">Verzenddatum: 7 augustus 2026 </text:p>
            <text:p text:style-name="common-al">
            <text:span text:style-name="nadrukvet">Rechtsmiddel</text:span>
          </text:p>
            <text:p text:style-name="last-al">Als u het niet eens bent met deze beslissing, er kunt u daartegen bezwaar maken bij de burgemeester en wethouders van Culemborg binnen zes weken na de dag waarop deze brief is verzonden. Vermeld ons kenmerk van de beslissing in uw bezwaarschri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395687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8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687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Culembor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Cultuur en recreatie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Ontheffing voor geluidshinder tijdens een trouwfeest op 5 september 2026 tussen 14:00 uur en 24:00 uur aan Beusichemsedijk 17 te Culemborg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687</meta:user-defined>
    <meta:user-defined meta:name="OVERHEIDop.GmbID/DC.identifier">gmb-2026-395687</meta:user-defined>
    <meta:user-defined meta:name="OVERHEIDop.versieInformatie"/>
  </office:meta>
</office:document-meta>
</file>