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Vakantiefeest 19 oktober 2026 t/m 22 oktober 2026 aan de Dam 3, 2731 CE Benthuiz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Vakantiefeest 19 oktober 2026 t/m 22 oktober 2026 op de locatie de Dam 3, 2731 CE Benthuizen, geregistreerd onder nr. 04843963022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568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63022</meta:user-defined>
    <meta:user-defined meta:name="DCTERMS.abstract">Aanvraag evenementenvergunning voor Vakantiefeest 19 oktober 2026 t/m 22 oktober 2026 aan de Dam 3, 2731 CE Benthuizen.</meta:user-defined>
    <dc:language>nl</dc:language>
    <meta:user-defined meta:name="OVERHEIDop.locatietype/OVERHEIDop.gebiedsmarkering">Punt</meta:user-defined>
    <meta:user-defined meta:name="DC.title">Aanvraag evenementenvergunning voor Vakantiefeest 19 oktober 2026 t/m 22 oktober 2026 aan de Dam 3, 2731 CE Benthuizen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82</meta:user-defined>
    <meta:user-defined meta:name="OVERHEIDop.GmbID/DC.identifier">gmb-2026-395682</meta:user-defined>
    <meta:user-defined meta:name="OVERHEIDop.versieInformatie"/>
  </office:meta>
</office:document-meta>
</file>