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de vloerconstructie aan Boussinesqweg 1 2629H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ussinesqweg 1 2629HV Delft | het wijzigen van de vloerconstructie | 19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48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56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48</meta:user-defined>
    <meta:user-defined meta:name="DCTERMS.abstract">Wijzigen vloerconstructie van verkregen omgevingsvergunning nieuwe overkapping aan de Boussinesqweg 1 te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wijzigen van de vloerconstructie aan Boussinesqweg 1 2629HV Delf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73</meta:user-defined>
    <meta:user-defined meta:name="OVERHEIDop.GmbID/DC.identifier">gmb-2026-395673</meta:user-defined>
    <meta:user-defined meta:name="OVERHEIDop.versieInformatie"/>
  </office:meta>
</office:document-meta>
</file>