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- het plaatsen van kassen - Vaaltweg 67621 AA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een besluit genomen op de aanvraag met zaaknummer Z2026-00000213 voor een omgevingsvergunning voor het plaatsen van kassen op locatie Vaaltweg 67621 AA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18 augustus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956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213</meta:user-defined>
    <meta:user-defined meta:name="DCTERMS.abstract">Betreft: Regulier Besluit op locatie Vaaltweg 67621 AA Borne</meta:user-defined>
    <dc:language>nl</dc:language>
    <meta:user-defined meta:name="OVERHEIDop.locatietype/OVERHEIDop.gebiedsmarkering">Vlak</meta:user-defined>
    <meta:user-defined meta:name="DC.title">Kennisgeving besluit op aanvraag omgevingsvergunning - het plaatsen van kassen - Vaaltweg 67621 AA Bo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64</meta:user-defined>
    <meta:user-defined meta:name="OVERHEIDop.GmbID/DC.identifier">gmb-2026-395664</meta:user-defined>
    <meta:user-defined meta:name="OVERHEIDop.versieInformatie"/>
  </office:meta>
</office:document-meta>
</file>