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loods aan Velkemeensedijk 25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80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8 augustus 2026. De gemeente Barneveld neemt daarover waarschijnlijk binnen 8 weken na 18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956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loods aan Velkemeensedijk 25 Kootwijkerbroe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59</meta:user-defined>
    <meta:user-defined meta:name="OVERHEIDop.GmbID/DC.identifier">gmb-2026-395659</meta:user-defined>
    <meta:user-defined meta:name="OVERHEIDop.versieInformatie"/>
  </office:meta>
</office:document-meta>
</file>