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Beuningenstraat 148-H 1051X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gedeeltelijk verhogen van het dak en maken van een dakterras (lagalisatie)</text:p>
            <text:p text:style-name="common-al">Zaakadres: Van Beuningenstraat 148-H 1051XW Amsterdam</text:p>
            <text:p text:style-name="common-al">Datum ontvangst: 08-07-2026</text:p>
            <text:p text:style-name="common-al">Zaaknummer: Z2026-030295</text:p>
            <text:p text:style-name="common-al">DSO-nummer: 202607080188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6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295</meta:user-defined>
    <meta:user-defined meta:name="DCTERMS.abstract">gedeeltelijk verhogen van het dak en maken van een dakterras (lagalisati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Beuningenstraat 148-H 1051XW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53</meta:user-defined>
    <meta:user-defined meta:name="OVERHEIDop.GmbID/DC.identifier">gmb-2026-395653</meta:user-defined>
    <meta:user-defined meta:name="OVERHEIDop.versieInformatie"/>
  </office:meta>
</office:document-meta>
</file>