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Matendijk 0-TRAF Wekerom, graven in de bodem Matenweg/Matendijk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549</text:p>
            <text:p text:style-name="last-al">Over deze melding kunt u informatie krijgen bij de balie Bouwen, Wonen en Milieu van de gemeente Ede. U kunt een afspraak maken door te bellen naar 14 0318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9565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5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5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Matendijk 0-TRAF Wekerom, graven in de bodem Matenweg/Matendijk.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650</meta:user-defined>
    <meta:user-defined meta:name="OVERHEIDop.GmbID/DC.identifier">gmb-2026-395650</meta:user-defined>
    <meta:user-defined meta:name="OVERHEIDop.versieInformatie"/>
  </office:meta>
</office:document-meta>
</file>