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accepteerd, Melding, Stakenberg 94 Ede, het verwijderen van niet asbesthoudend materiaal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 2026M1532</text:p>
            <text:p text:style-name="last-al">Over deze melding kunt u informatie krijgen bij de balie Bouwen, Wonen en Milieu van de gemeente Ede. U kunt een afspraak maken door te bellen naar 14 0318. Tegen een melding kunt u geen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395645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645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645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Geaccepteerd, Melding, Stakenberg 94 Ede, het verwijderen van niet asbesthoudend materiaal.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645</meta:user-defined>
    <meta:user-defined meta:name="OVERHEIDop.GmbID/DC.identifier">gmb-2026-395645</meta:user-defined>
    <meta:user-defined meta:name="OVERHEIDop.versieInformatie"/>
  </office:meta>
</office:document-meta>
</file>