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een pilatesstudio met ondergeschikte dienstverlening in de vorm van aanbieden van massages, educatieve activiteiten en ondergeschikte horeca op de locatie Gildenplein 10 te Heemskerk, verzonden 18 augustus 2026, DSO nummer 2026072301664, zaaknummer Z/2026/504889</text:p>
      <text:section text:name="zakelijke-mededeling_id1-3-2" text:style-name="zakelijke-mededeling">
        <text:section text:name="zakelijke-mededeling-tekst_id1-3-2-1" text:style-name="zakelijke-mededeling-tekst">
          <text:section text:name="tekst_id1-3-2-1-1" text:style-name="tekst">
            <text:p text:style-name="common-al">Gemeente Heemskerk heeft een aanvraag voor een omgevingsvergunning ontvangen. Gemeente Heemskerk geeft hiermee toestemming voor een pilatesstudio met ondergeschikte dienstverlening in de vorm van aanbieden van massages, educatieve activiteiten en ondergeschikte horeca op de locatie Gildenplein 10 te Heemskerk.</text:p>
            <text:p text:style-name="common-al"/>
            <text:p text:style-name="common-al">
            <text:span text:style-name="nadrukvet">Waarom publiceert gemeente Heemskerk dit bericht?</text:span>
          </text:p>
            <text:p text:style-name="common-al">Een vergunning wordt bij gemeente Heemskerk aangevraagd om toestemming te krijgen om iets te bouwen, verbouwen, gebruiken, kappen of aan te leggen. Met dit bericht laat gemeente Heemskerk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56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AV0185</meta:user-defined>
    <dc:language>nl</dc:language>
    <meta:user-defined meta:name="DC.title">Toestemming voor een pilatesstudio met ondergeschikte dienstverlening in de vorm van aanbieden van massages, educatieve activiteiten en ondergeschikte horeca op de locatie Gildenplein 10 te Heemskerk, verzonden 18 augustus 2026, DSO nummer 2026072301664, zaaknummer Z/2026/504889</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49</meta:user-defined>
    <meta:user-defined meta:name="OVERHEIDop.publicationIssue">395640</meta:user-defined>
    <meta:user-defined meta:name="OVERHEIDop.GmbID/DC.identifier">gmb-2026-395640</meta:user-defined>
    <meta:user-defined meta:name="OVERHEIDop.versieInformatie"/>
  </office:meta>
</office:document-meta>
</file>