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Besluit activiteiten leefomgeving “Stralen van metalen, Voltastraat 3 in Al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Z2026-ODT-005019</text:p>
            <text:p text:style-name="common-al">
            <text:span text:style-name="nadrukvet">Datum afgehandeld: </text:span>16 april 2026</text:p>
            <text:p text:style-name="common-al">
            <text:span text:style-name="nadrukvet">Locatie: </text:span>Voltastraat 3 </text:p>
            <text:p text:style-name="common-al">
            <text:span text:style-name="nadrukvet">Projectomschrijving:</text:span> De melding heeft betrekking op de milieubelastende activiteit (MBA) “Stralen van metalen”.</text:p>
            <text:p text:style-name="last-al">U kunt geen bezwaar maken tegen een ingediende melding. Voor meer informatie over bovenstaande melding kunt u contact opnemen met de Omgevingsdienst Twente. Dit doet u via 0546 - 749500 of info@odtwente.nl. Noem hierbij het zaaknummer: Z2026-ODT-00501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563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melo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/26/277120</meta:user-defined>
    <meta:user-defined meta:name="DCTERMS.abstract">ODT-publicatie melding milieubelastende activiteit Besluit activiteiten  leefomgeving “Stralen van metalen, Voltastraat 3 in Almelo Z2026-ODT-005019</meta:user-defined>
    <dc:language>nl</dc:language>
    <meta:user-defined meta:name="OVERHEIDop.locatietype/OVERHEIDop.gebiedsmarkering">Punt</meta:user-defined>
    <meta:user-defined meta:name="DC.title">Melding milieubelastende activiteit Besluit activiteiten leefomgeving “Stralen van metalen, Voltastraat 3 in Almel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37</meta:user-defined>
    <meta:user-defined meta:name="OVERHEIDop.GmbID/DC.identifier">gmb-2026-395637</meta:user-defined>
    <meta:user-defined meta:name="OVERHEIDop.versieInformatie"/>
  </office:meta>
</office:document-meta>
</file>