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 alcoholhoudende dranken tijdens The Night Before op 21 augustus 2026 aan Everwijnstraat ter hoogte van nummer 2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35 verleend voor het schenken van zwak alcoholhoudende dranken tijdens The Night Before op 21 augustus 2026 Everwijnstraat ter hoogte van 27.</text:p>
            <text:p text:style-name="common-al">Verzenddatum: 7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63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het schenken van zwak alcoholhoudende dranken tijdens The Night Before op 21 augustus 2026 aan Everwijnstraat ter hoogte van nummer 27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31</meta:user-defined>
    <meta:user-defined meta:name="OVERHEIDop.GmbID/DC.identifier">gmb-2026-395631</meta:user-defined>
    <meta:user-defined meta:name="OVERHEIDop.versieInformatie"/>
  </office:meta>
</office:document-meta>
</file>