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achtlaan 184, 7312 CK Apeldoorn, het wijzigen van een in- en uit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18-08-2026</text:p>
            <text:p text:style-name="common-al">Zaaknummer:  02006360121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562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2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2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2006360121</meta:user-defined>
    <dc:language>nl</dc:language>
    <meta:user-defined meta:name="OVERHEIDop.locatietype/OVERHEIDop.gebiedsmarkering">Punt</meta:user-defined>
    <meta:user-defined meta:name="DC.title">Aanvraag Omgevingsvergunning Jachtlaan 184, 7312 CK Apeldoorn, het wijzigen van een in- en uitri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26</meta:user-defined>
    <meta:user-defined meta:name="OVERHEIDop.GmbID/DC.identifier">gmb-2026-395626</meta:user-defined>
    <meta:user-defined meta:name="OVERHEIDop.versieInformatie"/>
  </office:meta>
</office:document-meta>
</file>