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plaatsen van 3 ondergrondse afvalcontainers  aan de Nabij Iseldoks 1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Nabij Iseldoks 1 in Doetinchem</text:p>
            <text:p text:style-name="common-al">Omschrijving:			plaatsen van 3 ondergrondse afvalcontainers </text:p>
            <text:p text:style-name="common-al">Dossiernummer:		gD2606005390</text:p>
            <text:p text:style-name="common-al"/>
            <text:p text:style-name="common-al">Datum verzending:	19-08-2026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562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606005390</meta:user-defined>
    <meta:user-defined meta:name="DCTERMS.abstract">Verlengen beslistermijn voor plaatsen van 3 ondergrondse afvalcontainers  aan de Nabij Iseldoks 1 in Doetinchem</meta:user-defined>
    <dc:language>nl</dc:language>
    <meta:user-defined meta:name="OVERHEIDop.locatietype/OVERHEIDop.gebiedsmarkering">Vlak</meta:user-defined>
    <meta:user-defined meta:name="DC.title">Verlengen beslistermijn: plaatsen van 3 ondergrondse afvalcontainers  aan de Nabij Iseldoks 1 in Doetinch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25</meta:user-defined>
    <meta:user-defined meta:name="OVERHEIDop.GmbID/DC.identifier">gmb-2026-395625</meta:user-defined>
    <meta:user-defined meta:name="OVERHEIDop.versieInformatie"/>
  </office:meta>
</office:document-meta>
</file>