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het plaatsen van een pakketautomaat aan de Koningin Wilhelminastraat 3, 7031 AA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Koningin Wilhelminastraat 3, 7031 AA Wehl</text:p>
            <text:p text:style-name="common-al">Omschrijving:			plaatsen van een pakketautomaat</text:p>
            <text:p text:style-name="common-al">Dossiernummer:		gD2607005460</text:p>
            <text:p text:style-name="common-al"/>
            <text:p text:style-name="common-al">Datum verzending:	19-08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56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7005460</meta:user-defined>
    <meta:user-defined meta:name="DCTERMS.abstract">Verlengen beslistermijn voor het plaatsen van een pakketautomaat aan de Koningin Wilhelminastraat 3, 7031 AA Wehl</meta:user-defined>
    <dc:language>nl</dc:language>
    <meta:user-defined meta:name="OVERHEIDop.locatietype/OVERHEIDop.gebiedsmarkering">Punt</meta:user-defined>
    <meta:user-defined meta:name="DC.title">Verlengen beslistermijn: het plaatsen van een pakketautomaat aan de Koningin Wilhelminastraat 3, 7031 AA Weh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23</meta:user-defined>
    <meta:user-defined meta:name="OVERHEIDop.GmbID/DC.identifier">gmb-2026-395623</meta:user-defined>
    <meta:user-defined meta:name="OVERHEIDop.versieInformatie"/>
  </office:meta>
</office:document-meta>
</file>