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voor het plaatsen van informatiepanelen op de openbare weg (Williedasplein) op locatie Williedasplein te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18 augustus 2026 een ontheffing verleend voor het plaatsen van informatiepanelen op de openbare weg (Williedasplein) op locatie Williedasplein te Nederhorst den Berg met zaaknummer Z2026-00000878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78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39561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78</meta:user-defined>
    <meta:user-defined meta:name="DCTERMS.abstract">Betreft: Beschikking op aanvraag op locatie Williedasplein te Nederhorst den Berg. Startdatum:18 augustus 2026 datum besluit: 18 augustus 2026</meta:user-defined>
    <dc:language>nl</dc:language>
    <meta:user-defined meta:name="OVERHEIDop.locatietype/OVERHEIDop.gebiedsmarkering">Punt</meta:user-defined>
    <meta:user-defined meta:name="DC.title">Kennisgeving besluit op aanvraag voor het plaatsen van informatiepanelen op de openbare weg (Williedasplein) op locatie Williedasplein te Nederhorst den Be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18</meta:user-defined>
    <meta:user-defined meta:name="OVERHEIDop.GmbID/DC.identifier">gmb-2026-395618</meta:user-defined>
    <meta:user-defined meta:name="OVERHEIDop.versieInformatie"/>
  </office:meta>
</office:document-meta>
</file>