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Nieuwezijds Voorburgwal 56A 1012S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19-08-2026</text:p>
            <text:p text:style-name="common-al">Zaakadres: Nieuwezijds Voorburgwal 56A 1012SC Amsterdam</text:p>
            <text:p text:style-name="common-al">Zaaknummer: Z2026-03303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33035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60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0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0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303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Nieuwezijds Voorburgwal 56A 1012SC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04</meta:user-defined>
    <meta:user-defined meta:name="OVERHEIDop.GmbID/DC.identifier">gmb-2026-395604</meta:user-defined>
    <meta:user-defined meta:name="OVERHEIDop.versieInformatie"/>
  </office:meta>
</office:document-meta>
</file>