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Koningin Maximaplein Westerhaar-Vriezenveensewijk, zeepkistenrace (ongemotoriseerd) op 27-04-2027 van 10.00 tot 0.00 uur, ontvangen op 10-08-2026, zaaknummer TR-Z2026-0017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Koningin Maximaplein Westerhaar-Vriezenveensewijk</text:p>
            <text:p text:style-name="common-al">
            <text:span text:style-name="nadrukvet">Wat:</text:span> zeepkistenrace (ongemotoriseerd)</text:p>
            <text:p text:style-name="common-al">
            <text:span text:style-name="nadrukvet">Wanneer:</text:span> van 27-04-2027 10:00 tot 00:00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6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781</meta:user-defined>
    <meta:user-defined meta:name="DCTERMS.abstract">zeepkistenrace (ongemotoriseerd) op 27-04-2027 van 10.00 tot 0.00 uur</meta:user-defined>
    <dc:language>nl</dc:language>
    <meta:user-defined meta:name="OVERHEIDop.locatietype/OVERHEIDop.gebiedsmarkering">Punt</meta:user-defined>
    <meta:user-defined meta:name="DC.title">Gemeente Twenterand - Ingekomen aanvraag Koningin Maximaplein Westerhaar-Vriezenveensewijk, zeepkistenrace (ongemotoriseerd) op 27-04-2027 van 10.00 tot 0.00 uur, ontvangen op 10-08-2026, zaaknummer TR-Z2026-001781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603</meta:user-defined>
    <meta:user-defined meta:name="OVERHEIDop.GmbID/DC.identifier">gmb-2026-395603</meta:user-defined>
    <meta:user-defined meta:name="OVERHEIDop.versieInformatie"/>
  </office:meta>
</office:document-meta>
</file>