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geluidshinder tijdens The Night Before op 21 augustus 2026 tussen 19:00 uur en 23:00 uur aan Tollenstraat 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geluidshinder verleend tijdens The Night Before op 21 augustus 2026 tussen 19:00 uur en 23:00 uur Tollenstraat 26.</text:p>
            <text:p text:style-name="common-al">Verzenddatum: 5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5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Ontheffing geluidshinder tijdens The Night Before op 21 augustus 2026 tussen 19:00 uur en 23:00 uur aan Tollenstraat 26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99</meta:user-defined>
    <meta:user-defined meta:name="OVERHEIDop.GmbID/DC.identifier">gmb-2026-395599</meta:user-defined>
    <meta:user-defined meta:name="OVERHEIDop.versieInformatie"/>
  </office:meta>
</office:document-meta>
</file>