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 Molenweg 12, 8181BJ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Besluit activiteiten leefomgeving</text:span>
          </text:p>
            <text:p text:style-name="common-al">Molenweg 12 in Heerde, voor het lassen van metalen en het onderhouden en repareren van voertuigen, ontvangen op 3 juli 2026 (zaaknummer R2026-02137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55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137</meta:user-defined>
    <meta:user-defined meta:name="DCTERMS.abstract">Betreft: Melding op locatie Molenweg 12, 8181BJ Heerde</meta:user-defined>
    <dc:language>nl</dc:language>
    <meta:user-defined meta:name="OVERHEIDop.locatietype/OVERHEIDop.gebiedsmarkering">Punt</meta:user-defined>
    <meta:user-defined meta:name="DC.title">Kennisgeving geaccepteerde melding Molenweg 12, 8181BJ Heer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597</meta:user-defined>
    <meta:user-defined meta:name="OVERHEIDop.GmbID/DC.identifier">gmb-2026-395597</meta:user-defined>
    <meta:user-defined meta:name="OVERHEIDop.versieInformatie"/>
  </office:meta>
</office:document-meta>
</file>