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voor het plaatsen van informatiepanelen op de openbare weg (Oud-Loosdrecht) op locatie Oud-Loosdrechtsedijk 238, 1231NH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8 augustus 2026 een ontheffing verleend voor het plaatsen van informatiepanelen op de openbare weg (Oud-Loosdrecht) op locatie Oud-Loosdrechtsedijk 238, 1231NH Loosdrecht met zaaknummer Z2026-00000875.</text:p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875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9559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9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9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875</meta:user-defined>
    <meta:user-defined meta:name="DCTERMS.abstract">Betreft: Beschikking op aanvraag op locatie Oud-Loosdrechtsedijk 238, 1231NH Loosdrecht. Startdatum:18 augustus 2026 datum besluit: 18 augustus 2026</meta:user-defined>
    <dc:language>nl</dc:language>
    <meta:user-defined meta:name="OVERHEIDop.locatietype/OVERHEIDop.gebiedsmarkering">Punt</meta:user-defined>
    <meta:user-defined meta:name="DC.title">Kennisgeving besluit op aanvraag voor het plaatsen van informatiepanelen op de openbare weg (Oud-Loosdrecht) op locatie Oud-Loosdrechtsedijk 238, 1231NH Loosdrech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90</meta:user-defined>
    <meta:user-defined meta:name="OVERHEIDop.GmbID/DC.identifier">gmb-2026-395590</meta:user-defined>
    <meta:user-defined meta:name="OVERHEIDop.versieInformatie"/>
  </office:meta>
</office:document-meta>
</file>