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schenken van zwakalcoholhoudende dranken tijdens de Culemborg Blues op 22 augustus 2026 aan Tollenstraat 26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verleend voor het schenken zwakalcoholhoudende dranken tijdens de Culemborg Blues op 22 augustus 2026 Tollenstraat 26.</text:p>
            <text:p text:style-name="common-al">Verzenddatum: 5 augustus 2026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9558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8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8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Ontheffing voor het schenken van zwakalcoholhoudende dranken tijdens de Culemborg Blues op 22 augustus 2026 aan Tollenstraat 26 te Culembo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83</meta:user-defined>
    <meta:user-defined meta:name="OVERHEIDop.GmbID/DC.identifier">gmb-2026-395583</meta:user-defined>
    <meta:user-defined meta:name="OVERHEIDop.versieInformatie"/>
  </office:meta>
</office:document-meta>
</file>