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meerjarenvergunning Bergstraat 5551AX en Martinusplein in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7-08-2026 heeft de gemeente een melding ontvangen voor activiteiten waarvoor een meerjarenvergunning is afgegeven.</text:p>
            <text:p text:style-name="common-al">De melding betreft locatie Bergstraat 5551AX en Martinusplein in Valkenswaard, en is geregistreerd onder zaaknummer <text:span text:style-name="nadrukvet">0000510716</text:span> met omschrijving "Intocht Sinterklaas Dommelen 15-11-2026".</text:p>
            <text:p text:style-name="last-al">De activiteiten uit de melding behoren tot de meerjarenvergunning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557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510716</meta:user-defined>
    <meta:user-defined meta:name="DCTERMS.abstract">Intocht Sinterklaas Dommelen 15-11-2026, Bergstraat-Martinusple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melding meerjarenvergunning Bergstraat 5551AX en Martinusplein in Valkenswaar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76</meta:user-defined>
    <meta:user-defined meta:name="OVERHEIDop.GmbID/DC.identifier">gmb-2026-395576</meta:user-defined>
    <meta:user-defined meta:name="OVERHEIDop.versieInformatie"/>
  </office:meta>
</office:document-meta>
</file>