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stalen rijplaten ter bescherming van trottoir en parkeerplaats ter hoogte van de Catharina van Renneslaan 29 te Buss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25 van de VFL een vergunning verleend voor het plaatsen van stalen rijplaten ter bescherming van trottoir en parkeerplaats ter hoogte van de Catharina van Renneslaan 29 te Bussum aan de andere zijde van de weg van 1 september 2026 tot en met 2 april 2027. </text:p>
            <text:p text:style-name="common-al">(verzonden 18 augustus 2026) </text:p>
            <text:p text:style-name="common-al">Bezwaar:</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Voorlopige voorziening:</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Informatie:</text:p>
            <text:p text:style-name="common-al">Voor informatie kunt u op werkdagen contact opnemen met de afdeling Vergunningen, Toezicht en Handhaving op telefoonnummer 035 207 00 00.</text:p>
            <text:p text:style-name="common-al">Gemeente Gooise Mer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557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voor het plaatsen van stalen rijplaten ter bescherming van trottoir en parkeerplaats ter hoogte van de Catharina van Renneslaan 29 te Bussum</meta:user-defined>
    <meta:user-defined meta:name="DCTERMS.W3CDTF/DCTERMS.available">2026-08-21</meta:user-defined>
    <meta:user-defined meta:name="DCTERMS.W3CDTF/OVERHEIDop.jaargang">2026</meta:user-defined>
    <meta:user-defined meta:name="OVERHEIDop.publicationIssue">395575</meta:user-defined>
    <meta:user-defined meta:name="OVERHEIDop.GmbID/DC.identifier">gmb-2026-395575</meta:user-defined>
    <meta:user-defined meta:name="OVERHEIDop.versieInformatie"/>
  </office:meta>
</office:document-meta>
</file>