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een aanbouw aan de achterzijde en het plaatsen van dakkapellen aan voor- en achterzijde aan Smutsstraat 47 4818EC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9-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613.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61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557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7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7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613</meta:user-defined>
    <meta:user-defined meta:name="DCTERMS.abstract">een aanbouw aan de achterzijde en het plaatsen van dakkapellen aan voor- en achterzijde</meta:user-defined>
    <dc:language>nl</dc:language>
    <meta:user-defined meta:name="OVERHEIDop.locatietype/OVERHEIDop.gebiedsmarkering">Vlak</meta:user-defined>
    <meta:user-defined meta:name="DC.title">Omgevingsvergunning verleend voor een aanbouw aan de achterzijde en het plaatsen van dakkapellen aan voor- en achterzijde aan Smutsstraat 47 4818EC Breda</meta:user-defined>
    <meta:user-defined meta:name="DCTERMS.W3CDTF/DCTERMS.available">2026-08-21</meta:user-defined>
    <meta:user-defined meta:name="DCTERMS.W3CDTF/OVERHEIDop.jaargang">2026</meta:user-defined>
    <meta:user-defined meta:name="OVERHEIDop.publicationIssue">395573</meta:user-defined>
    <meta:user-defined meta:name="OVERHEIDop.GmbID/DC.identifier">gmb-2026-395573</meta:user-defined>
    <meta:user-defined meta:name="OVERHEIDop.versieInformatie"/>
  </office:meta>
</office:document-meta>
</file>