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Den Helder, verzoek om omgevingsvergunning, aanleggen van een steiger aan de achterkant van de woning (perceel K3470), Mercurius 37 1785AH Den Helde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GEVINGSWET</text:p>
            <text:p text:style-name="common-al">
            <text:span text:style-name="nadrukvet">Kennisgeving ingediend verzoek om omgevingsvergunning</text:span>
          </text:p>
            <text:p text:style-name="common-al">Burgemeester en wethouders van Den Helder maken bekend dat zij het volgende verzoek voor een omgevingsvergunning hebben ontvangen:</text:p>
            <text:p text:style-name="common-al">Mercurius 37 1785AH Den Helder, aanleggen van een steiger aan de achterkant van de woning (perceel K3470)</text:p>
            <text:p text:style-name="common-al">Datum ontvangst: 19-08-2026 </text:p>
            <text:p text:style-name="last-al">Ingediende verzoeken liggen niet ter inzage. Uitdrukkelijk wordt er op gewezen dat over het bovenstaande verzoek nog geen besluit is genomen. Wilt u toch een verzoek inzien dan kan dit alleen op afspraak. Als u wilt langskomen kunt u contact opnemen met het klantcontactcentrum telefoon 14 0223 voor een afspraak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n Helder</text:p>
            </table:table-cell>
            <table:table-cell office:value-type="string" table:style-name="header.C">
              <text:p text:style-name="headerright"><text:span text:style-name="nr">Nr. 395571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571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n He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n Helder</meta:user-defined>
    <meta:user-defined meta:name="OVERHEID.Gemeente/OVERHEID.authority">Den He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8-0069</meta:user-defined>
    <meta:user-defined meta:name="DCTERMS.abstract">aanleggen van een steiger aan de achterkant van de woning (perceel K3470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Den Helder, verzoek om omgevingsvergunning, aanleggen van een steiger aan de achterkant van de woning (perceel K3470), Mercurius 37 1785AH Den Helde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571</meta:user-defined>
    <meta:user-defined meta:name="OVERHEIDop.GmbID/DC.identifier">gmb-2026-395571</meta:user-defined>
    <meta:user-defined meta:name="OVERHEIDop.versieInformatie"/>
  </office:meta>
</office:document-meta>
</file>