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oge Noordweg 27B te Naal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7 augustus 2026 van een melding zoals bedoeld in hoofdstuk 4 van het Besluit activiteiten leefomgeving (Bal). De melding betreft het toepassen van 1.500 m³ grond op of in de landbodem t.b.v. functionele ophoging voor het bouwrijp maken van een locatie. De locatie betreft <text:span text:style-name="nadrukvet">Hoge Noordweg 27B, 2671 DZ te Naaldwijk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42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955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.500 m³ grond op of in de landbodem t.b.v. functionele ophoging voor het bouwrijp maken van een locatie.</meta:user-defined>
    <dc:language>nl</dc:language>
    <meta:user-defined meta:name="OVERHEIDop.locatietype/OVERHEIDop.gebiedsmarkering">Adres</meta:user-defined>
    <meta:user-defined meta:name="DC.title">Kennisgeving melding milieubelastende activiteit(en), Hoge Noordweg 27B te Naaldw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8</meta:user-defined>
    <meta:user-defined meta:name="OVERHEIDop.GmbID/DC.identifier">gmb-2026-395568</meta:user-defined>
    <meta:user-defined meta:name="OVERHEIDop.versieInformatie"/>
  </office:meta>
</office:document-meta>
</file>