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Leerlooierstraat 147 A te Hoogvlie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4-08-2026</text:span> een aanvraag voor een omgevingsvergunning, met kenmerk <text:span text:style-name="nadrukvet">Z2026-011218</text:span>/<text:span text:style-name="nadrukvet">2026081400317</text:span>, heeft ontvangen voor de Bouwactiviteit (omgevingsplan), Bouwactiviteit (technisch). <text:span text:style-name="nadrukcur">(Grondslag: Omgevingswet, artikel 5.1)</text:span></text:p>
            <text:p text:style-name="common-al">De aanvraag betreft het maken van twee overkappingen op het bestaande gebouw aan de Leerlooierstraat 147 A te Hoogvliet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556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218</meta:user-defined>
    <meta:user-defined meta:name="DCTERMS.abstract">het  maken van twee overkappingen op het bestaande gebouw aan de Leerlooierstraat 147 A te Hoogvlie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Leerlooierstraat 147 A te Hoogvliet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66</meta:user-defined>
    <meta:user-defined meta:name="OVERHEIDop.GmbID/DC.identifier">gmb-2026-395566</meta:user-defined>
    <meta:user-defined meta:name="OVERHEIDop.versieInformatie"/>
  </office:meta>
</office:document-meta>
</file>