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chikking Maatschap J.M.B. van Adrichem 2412513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Uitgebreide voorbereidingsprocedure</text:span>
          </text:p>
            <text:p text:style-name="common-al">
            <text:span text:style-name="nadrukvet">Wet algemene bepalingen omgevingsrecht</text:span>
          </text:p>
            <text:p text:style-name="common-al"/>
            <text:p text:style-name="common-al">
            <text:span text:style-name="nadrukvet">Onderwerp</text:span>
          </text:p>
            <text:p text:style-name="common-al">Burgemeester en wethouders van de gemeente Goeree-Overflakkee hebben op 30 december 2023 een aanvraag op grond van de Wet algemene bepalingen omgevingsrecht (Wabo) ontvangen van AR Bedrijfsontwikkeling B.V., namens Maatschap J.M.B. van Adrichem voor de inrichting aan de Kraaijenissedijk 12 te Melissant liggend in de gemeente Goeree Overflakkee.</text:p>
            <text:p text:style-name="common-al"/>
            <text:p text:style-name="common-al">Het bedrijf is gericht op de productie van melk en teelt van gewassen. De aanvraag omvat de onderdelen oprichting en vormvrije mer-beoordeling en betreft een wijziging van de veebezetting en stalsysteem binnen bestaande bebouwing. </text:p>
            <text:p text:style-name="common-al"/>
            <text:p text:style-name="common-al">De aanvraag betreft per 1 januari 2024 is de Omgevingswet in werking getreden en zijn onder andere de Wabo en het Activiteitenbesluit milieubeheer (hierna: Abm) niet meer van kracht. De aanvraag dateert van 30 december 2023 zodat de aanvraag wordt beoordeeld op basis van het oude recht. </text:p>
            <text:p text:style-name="common-al"/>
            <text:p text:style-name="common-al">Tijdens de procedure heeft de initiatiefnemer ervoor gekozen een nieuw emissiearm stalsysteem (OW 2021.08.V2, diercategorie HA1.38) aan te vragen in plaats van het eerder aangevraagde, verouderde stalsysteem (BWL 2021.08.V1, diercategorie A1.39). Omdat sinds 1 januari 2024 de regels van het Besluit activiteiten leefomgeving van toepassing zijn en deze uitgaan van het nieuwe stalsysteem, is de aanvraag hieraan getoetst. Dit biedt duidelijkheid en rechtszekerheid, zodat een vergunning kan worden verleend waarmee de bedrijfsactiviteiten volgens de geldende regelgeving kunnen worden uitgevoerd.</text:p>
            <text:p text:style-name="common-al">Wij besluiten dat geen MER hoeft te worden opgesteld, omdat er geen sprake zal zijn van aanzienlijke milieueffecten vanwege de voorgenomen activiteit. De inhoudelijke overwegingen zijn opgenomen in het project-mer- beoordelingsbesluit van 8 juli 2026 met kenmerk: 2463481_12096824, dat eveneens is getoetst aan de Omgevingswet.</text:p>
            <text:p text:style-name="common-al"/>
            <text:p text:style-name="common-al">Burgemeester en wethouders van de gemeente Goeree-Overflakkee maken bekend dat zij het voornemen hebben de vergunning te verlenen voor de oprichtingsvergunning (artikel 2.1, eerste lid, onder e, van de Wabo). </text:p>
            <text:p text:style-name="common-al"/>
            <text:p text:style-name="common-al">De voorschriften 1.6.1 en 1.6.2 blijven tot vijf jaar na het vervallen van de vergunning van kracht.</text:p>
            <text:p text:style-name="common-al"/>
            <text:p text:style-name="common-al">
            <text:span text:style-name="nadrukvet">Inzage</text:span>
          </text:p>
            <text:p text:style-name="common-al">U kunt de ontwerpbeschikking en overige van belang zijnde stukken tijdens kantooruren van 25 augustus 2026 tot en met 5 oktober 2026 op de volgende plaatsen inzien:</text:p>
            <text:p text:style-name="common-al">- de gemeente van Goeree-Overflakkee, Koningin Julianaweg 45 te Middelharnis. De gemeente werkt uitsluitend op afspraak. U kunt een afspraak inplannen via www.goeree-overflakkee.nl of via telefoonnummer 14 0187;</text:p>
            <text:p text:style-name="common-al">- de DCMR Milieudienst Rijnmond, Parallelweg 1 te Schiedam.</text:p>
            <text:p text:style-name="common-al"/>
            <text:p text:style-name="common-al">
            <text:span text:style-name="nadrukvet">Zienswijze</text:span>
          </text:p>
            <text:p text:style-name="common-al">Tijdens de inzage periode kunnen schriftelijk zienswijzen worden ingebracht. Zij moeten worden gericht aan ons college en worden verzonden aan de DCMR Milieudienst Rijnmond. Dit kan per e-mail via info@dcmr.nl of per post via Postbus 843, 3100 AV Schiedam. In deze periode kunnen ook mondeling zienswijzen worden ingebracht. Dit kan telefonisch of na afspraak.</text:p>
            <text:p text:style-name="common-al">Wij maken u erop attent dat slechts beroep tegen de uiteindelijke beschikking kan worden ingediend, als u een zienswijze hebt ingebracht tegen de ontwerpbeschikking en/of als u belanghebbende bent.</text:p>
            <text:p text:style-name="common-al"/>
            <text:p text:style-name="common-al">
            <text:span text:style-name="nadrukvet">Inlichtingen</text:span>
          </text:p>
            <text:p text:style-name="common-al">Voor nadere informatie kunt u contact opnemen met de DCMR Milieudienst Rijnmond, via <text:a xlink:href="mailto:info@dcmr.nl" xlink:type="simple">info@dcmr.nl</text:a> onder vermelding van DCMR zaaknummer: 2412513 en het OLO nummer: OLO 8324777.</text:p>
            <text:p text:style-name="common-al"/>
            <text:p text:style-name="common-al">Voor de betreffende stukken met betrekking tot deze procedure kunt u op bijgaande link klikken:</text:p>
            <text:p text:style-name="common-al">
            <text:a xlink:href="https://loket.dcmr.nl/mozard/!suite92.scherm1007?mObj=8937074" xlink:type="simple">https://loket.dcmr.nl/mozard/!suite92.scherm1007?mObj=8937074</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55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412513 </meta:user-defined>
    <meta:user-defined meta:name="DCTERMS.abstract">B&amp;W hebben voornemen omgevingsvergunning te verlenen voor oprichting. </meta:user-defined>
    <dc:language>nl</dc:language>
    <meta:user-defined meta:name="OVERHEIDop.locatietype/OVERHEIDop.gebiedsmarkering">Adres</meta:user-defined>
    <meta:user-defined meta:name="DC.title">Kennisgeving ontwerpbeschikking Maatschap J.M.B. van Adrichem 2412513</meta:user-defined>
    <meta:user-defined meta:name="OVERHEIDop.datumEindeReactietermijn">2026-10-05</meta:user-defined>
    <meta:user-defined meta:name="OVERHEIDop.terinzageleggingBG">https://loket.dcmr.nl/mozard/!suite92.scherm1007?mObj=8937074</meta:user-defined>
    <meta:user-defined meta:name="DCTERMS.W3CDTF/DCTERMS.available">2026-08-24</meta:user-defined>
    <meta:user-defined meta:name="DCTERMS.W3CDTF/OVERHEIDop.jaargang">2026</meta:user-defined>
    <meta:user-defined meta:name="OVERHEIDop.publicationIssue">395565</meta:user-defined>
    <meta:user-defined meta:name="OVERHEIDop.GmbID/DC.identifier">gmb-2026-395565</meta:user-defined>
    <meta:user-defined meta:name="OVERHEIDop.versieInformatie"/>
  </office:meta>
</office:document-meta>
</file>