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raad komt naar Lepelstraat: denk en praat mee!</text:p>
      <text:section text:name="zakelijke-mededeling_id1-3-2" text:style-name="zakelijke-mededeling">
        <text:section text:name="zakelijke-mededeling-tekst_id1-3-2-1" text:style-name="zakelijke-mededeling-tekst">
          <text:section text:name="tekst_id1-3-2-1-1" text:style-name="tekst">
            <text:p text:style-name="common-al">Op woensdag 2 september komt de gemeenteraad van Bergen op Zoom naar Lepelstraat voor een nieuwe editie van Raad op Straat. Tijdens deze avond gaan raadsleden het dorp in, bezoeken zij onder meer Straotse Parel en horen zij graag wat er leeft in Lepelstraat.</text:p>
            <text:p text:style-name="common-al">Heb je een goed idee voor het dorp? Loop je ergens tegenaan? Of heb je een vraag aan de gemeenteraad? Kom vooral langs en ga in gesprek met de raadsleden. Vanaf 21.00 uur is er alle ruimte om jouw vragen, ideeën, zorgen of opmerkingen te delen.</text:p>
            <text:p text:style-name="common-al">Je bent de hele avond welkom als bezoeker. De bijeenkomst start in SKW 't Weike, waarna de raadsleden op bezoek gaan bij Straotse Parel. Daarna keren zij terug naar de locatie voor het gesprek met inwoners.</text:p>
            <text:p text:style-name="common-al"/>
            <text:p text:style-name="common-al">
            <text:span text:style-name="nadrukvet">De gemeenteraad nodigt alle inwoners van Lepelstraat van harte uit om langs te komen. Samen maken we ons dorp nog mooier!</text:span>
          </text:p>
            <text:p text:style-name="common-al"/>
            <text:p text:style-name="common-al">
            <text:span text:style-name="nadrukvet">Praktische informatie</text:span>
          </text:p>
            <text:p text:style-name="common-al"/>
            <text:list text:style-name="id1-3-2-1-1-9">
              <text:list-item text:style-override="id1-3-2-1-1-9-1">
                <text:number>1.</text:number>
                <text:p text:style-name="al">
                <text:span text:style-name="nadrukvet">Datum:</text:span> woensdag 2 september.</text:p>
              </text:list-item>
              <text:list-item text:style-override="id1-3-2-1-1-9-2">
                <text:number>2.</text:number>
                <text:p text:style-name="al">
                <text:span text:style-name="nadrukvet">Tijd:</text:span> 19.00 tot 22.00 uur.</text:p>
              </text:list-item>
              <text:list-item text:style-override="id1-3-2-1-1-9-3">
                <text:number>3.</text:number>
                <text:p text:style-name="al">
                <text:span text:style-name="nadrukvet">Locatie:</text:span> SKW 't Weike, Kerkstraat 82, Lepelstraat.</text:p>
              </text:list-item>
              <text:list-item text:style-override="id1-3-2-1-1-9-4">
                <text:number>4.</text:number>
                <text:p text:style-name="al">
                <text:span text:style-name="nadrukvet">In gesprek met de raad:</text:span> vanaf 21.00 uur.</text:p>
              </text:list-item>
            </text:list>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55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Bergen op Zoom</meta:user-defined>
    <meta:user-defined meta:name="OVERHEID.Informatietype/DC.type">officiële publicatie</meta:user-defined>
    <meta:user-defined meta:name="OVERHEIDop.Rubriek/DC.type">participatie</meta:user-defined>
    <meta:user-defined meta:name="OVERHEID.Gemeente/OVERHEID.authority">Bergen op Zoom</meta:user-defined>
    <meta:user-defined meta:name="OVERHEID.Gemeente/DCTERMS.publisher">Bergen op Zoom</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Gemeenteraad komt naar Lepelstraat: denk en praat mee!</meta:user-defined>
    <meta:user-defined meta:name="DCTERMS.W3CDTF/DCTERMS.available">2026-08-21</meta:user-defined>
    <meta:user-defined meta:name="DCTERMS.W3CDTF/OVERHEIDop.jaargang">2026</meta:user-defined>
    <meta:user-defined meta:name="OVERHEIDop.publicationIssue">395562</meta:user-defined>
    <meta:user-defined meta:name="OVERHEIDop.GmbID/DC.identifier">gmb-2026-395562</meta:user-defined>
    <meta:user-defined meta:name="OVERHEIDop.versieInformatie"/>
  </office:meta>
</office:document-meta>
</file>