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genda bezwaarschriftencommissie </text:p>
      <text:section text:name="regeling_id1-3-2" text:style-name="regeling">
        <text:section text:name="aanhef_id1-3-2-1" text:style-name="aanhef">
          <text:section text:name="preambule_id1-3-2-1-1" text:style-name="preambule">
            <text:p text:style-name="al">Kennisgeving voor het houden van hoorzittingen van de adviescom­missie voor de be­zwaarschriften op <text:span text:style-name="nadrukvet">maandag 24 augustus 2026</text:span> vanaf 14.00 uur in kamer 1.52 van het stadskantoor Jacob Obrechtlaan 4 in Bergen op Zoom. </text:p>
            <text:p text:style-name="al">
            <text:span text:style-name="nadrukvet">Agenda</text:span>
          </text:p>
            <text:p text:style-name="al">
            <text:span text:style-name="nadrukvet">14.00 uur</text:span> Bezwaarschrift ingediend namens ShaMi Inspectie B.V. gericht tegen het besluit van het college van burgemeester en wethouders van Bergen op Zoom tot het opleggen van een last onder dwangsom;</text:p>
            <text:p text:style-name="al">
            <text:span text:style-name="nadrukvet">14.30 uur</text:span> Bezwaarschrift gericht tegen het besluit van het college van burgemeester en wethouders van Bergen op Zoom tot het verlenen van een omgevingsvergunning voor het ophogen van een schutting en het vervangen van een poort aan de Zandstraat 156 te Bergen op Zoom;</text:p>
            <text:p text:style-name="al">
            <text:span text:style-name="nadrukvet">15.00 uur </text:span>Bezwaarschriften gericht tegen het verkeersbesluit van het college van burgemeester en wethouders om parkeerplaatsen ter hoogte van de Korenberg 5 te Bergen op Zoom aan te wijzen als locatie voor uitsluitend het laden van elektrische voertuigen door het plaatsen van een verkeersbord.</text:p>
            <text:p text:style-name="al">Tijdens deze openbare hoorzitting kunnen de mensen die bezwaar hebben gemaakt en andere betrokkenen hun mening geven en hun bezwaren toelicht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5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rgen op Zoom</meta:user-defined>
    <meta:user-defined meta:name="OVERHEID.Informatietype/DC.type">officiële publicatie</meta:user-defined>
    <meta:user-defined meta:name="OVERHEIDop.Rubriek/DC.type">overige overheidsinformatie</meta:user-defined>
    <meta:user-defined meta:name="OVERHEID.Gemeente/OVERHEID.authority">Bergen op Zoom</meta:user-defined>
    <meta:user-defined meta:name="OVERHEID.Gemeente/DCTERMS.publisher">Bergen op Zoom</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Agenda bezwaarschriftencommissie</meta:user-defined>
    <meta:user-defined meta:name="DCTERMS.W3CDTF/DCTERMS.available">2026-08-21</meta:user-defined>
    <meta:user-defined meta:name="DCTERMS.W3CDTF/OVERHEIDop.jaargang">2026</meta:user-defined>
    <meta:user-defined meta:name="OVERHEIDop.publicationIssue">395556</meta:user-defined>
    <meta:user-defined meta:name="OVERHEIDop.GmbID/DC.identifier">gmb-2026-395556</meta:user-defined>
    <meta:user-defined meta:name="OVERHEIDop.versieInformatie"/>
  </office:meta>
</office:document-meta>
</file>