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ndries Copierhof 4 3059L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377</text:span>/<text:span text:style-name="nadrukvet">2026070800615</text:span>, heeft ontvangen voor de Bouwactiviteit (omgevingsplan), Bouwactiviteit (technisch). <text:span text:style-name="nadrukcur">(Grondslag: Omgevingswet, artikel 5.1)</text:span></text:p>
            <text:p text:style-name="common-al">De aanvraag betreft een voorgevelwijziging en het aanpassen van de brandcompartimentering bij Easy Plants op de locatie Andries Copierhof 4 3059L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5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77</meta:user-defined>
    <meta:user-defined meta:name="DCTERMS.abstract">een voorgevelwijziging en het aanpassen van de brandcompartimentering bij Easy Plan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ndries Copierhof 4 3059LM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3</meta:user-defined>
    <meta:user-defined meta:name="OVERHEIDop.GmbID/DC.identifier">gmb-2026-395553</meta:user-defined>
    <meta:user-defined meta:name="OVERHEIDop.versieInformatie"/>
  </office:meta>
</office:document-meta>
</file>