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Zuivelstraat 26 en 26a te Bergen op Zoom, het renoveren van het pand en realiseren van 4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ctificatie: Ten onrechte is op 22 juli 2026 onderstaande aanvraag als reguliere aanvraag gepubliceerd</text:span>
          </text:p>
            <text:p text:style-name="common-al"/>
            <text:p text:style-name="common-al">
            <text:span text:style-name="nadrukvet">Aanvraag omgevingsvergunning (regulier)</text:span>
          </text:p>
            <text:p text:style-name="common-al">OW/2026/833 – 12-07-2026 – Zuivelstraat 26 en 26a te Bergen op Zoom, het renoveren van het pand en realiseren van 4 appartementen</text:p>
            <text:p text:style-name="common-al"/>
            <text:p text:style-name="common-al">
            <text:span text:style-name="nadrukvet">MET ONDERSTAANDE IS DE AANVRAAG GERECTIFICEERD</text:span>
          </text:p>
            <text:p text:style-name="common-al"/>
            <text:p text:style-name="common-al">
            <text:span text:style-name="nadrukvet">Aanvraag omgevingsvergunning (uitgebreid)</text:span>
          </text:p>
            <text:p text:style-name="common-al">OW/2026/833 – 12-07-2026 – Zuivelstraat 26 en 26a te Bergen op Zoom, het renoveren van het pand en realiseren van 4 appartemen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39554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4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4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rgen op Zo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op Zoom</meta:user-defined>
    <meta:user-defined meta:name="OVERHEID.Gemeente/OVERHEID.authority">Bergen op Zo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Rectificatie: Zuivelstraat 26 en 26a te Bergen op Zoom, het renoveren van het pand en realiseren van 4 appartemen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48</meta:user-defined>
    <meta:user-defined meta:name="OVERHEIDop.GmbID/DC.identifier">gmb-2026-395548</meta:user-defined>
    <meta:user-defined meta:name="OVERHEIDop.versieInformatie"/>
  </office:meta>
</office:document-meta>
</file>