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de 12 dagenregeling (overschrijding geluid) voor het organiseren van een feestavond op 5 september 2026 tussen 19:00 uur en 24:00 uur aan Sportlaan 1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daan aan de melding 12 dagenregeling (overschrijding geluid) voor het organiseren van een feestavond op 5 september 2026 tussen 19:00 uur en 24:00 uur aan de Sportlaan 17.</text:p>
            <text:p text:style-name="last-al">Verzenddatum: 11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5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de 12 dagenregeling (overschrijding geluid) voor het organiseren van een feestavond op 5 september 2026 tussen 19:00 uur en 24:00 uur aan Sportlaan 17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47</meta:user-defined>
    <meta:user-defined meta:name="OVERHEIDop.GmbID/DC.identifier">gmb-2026-395547</meta:user-defined>
    <meta:user-defined meta:name="OVERHEIDop.versieInformatie"/>
  </office:meta>
</office:document-meta>
</file>