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mestbassin, Traasterdijk 7 7437RZ Bathmen, [Bathmen L 476] Bathmen L 4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2-08-2026</text:p>
            <text:p text:style-name="common-al">
            <text:span text:style-name="nadrukvet">Locatie:</text:span> Traasterdijk 7 7437RZ Bathmen, [Bathmen L 476] Bathmen L 476</text:p>
            <text:p text:style-name="common-al">
            <text:span text:style-name="nadrukvet">Zaakomschrijving:</text:span> het realiseren van een mestbassin</text:p>
            <text:p text:style-name="common-al">
            <text:span text:style-name="nadrukvet">Zaaknummer:</text:span> Z2026-0000753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53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53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55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007531</meta:user-defined>
    <meta:user-defined meta:name="DCTERMS.abstract">het realiseren van een mestbass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mestbassin, Traasterdijk 7 7437RZ Bathmen, [Bathmen L 476] Bathmen L 47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46</meta:user-defined>
    <meta:user-defined meta:name="OVERHEIDop.GmbID/DC.identifier">gmb-2026-395546</meta:user-defined>
    <meta:user-defined meta:name="OVERHEIDop.versieInformatie"/>
  </office:meta>
</office:document-meta>
</file>