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Wentholtweg 6, 7602 EB te Almelo.</text:p>
      <text:section text:name="zakelijke-mededeling_id1-3-2" text:style-name="zakelijke-mededeling">
        <text:section text:name="zakelijke-mededeling-tekst_id1-3-2-1" text:style-name="zakelijke-mededeling-tekst">
          <text:section text:name="tekst_id1-3-2-1-1" text:style-name="tekst">
            <text:p text:style-name="common-al">Kenmerk: Z2025-ODT-008909</text:p>
            <text:p text:style-name="common-al"> </text:p>
            <text:p text:style-name="common-al">Datum afgehandeld: 10 april 2026</text:p>
            <text:p text:style-name="common-al"> </text:p>
            <text:p text:style-name="common-al">Locatie: Wentholtweg 6 in Almelo</text:p>
            <text:p text:style-name="common-al"> </text:p>
            <text:p text:style-name="common-al">Projectomschrijving: Dit besluit heeft betrekking op de aan u op 2 april 2020 verleende omgevingsvergunning (kenmerken 109556) ambtshalve te wijzigingen, door de voorschriften van deze vergunning in te trekken en een nieuw (geactualiseerd) voorschriftenpakket aan deze vergunning te verbinden.</text:p>
            <text:p text:style-name="common-al">Omgevingsdienst Twente heeft namens het college van b en w van de gemeente Almelo een besluit maatwerkvoorschrift genomen. Wij hebben besloten om gelet op de overwegingen die zijn genomen in deze vergunning en gelet op artikel 5.38 Ow en artikel 5.43 Ow: </text:p>
            <text:p text:style-name="common-al">I. De aan V.d. Bosch beton B.V. verleende omgevingsvergunning voor het maken van betonmortel of producten van betonmortel aan de Wentholtweg 6 te Almelo ambtshalve te wijzigen door de voorschriften behorende bij de vergunningen van 14 september 2017 (kenmerk 2538573) en 2 april 2020 (kenmerk 109556) in te trekken. </text:p>
            <text:p text:style-name="common-al">II. De aan V.d. Bosch beton B.V. verleende omgevingsvergunningen ambtshalve te wijzigen door aan deze vergunning nieuwe voorschriften te verbinden die zijn opgenomen in het hoofdstuk “Voorschriften milieu”.</text:p>
            <text:p text:style-name="common-al"/>
            <text:p text:style-name="common-al">Waarom publiceert de gemeente dit bericht?</text:p>
            <text:p text:style-name="common-al">Een maatwerkvoorschrift wordt bij de gemeente aangevraagd om toestemming te krijgen om een activiteit in afwijking van de standaard-voorschriften van het Activiteitenbesluit milieubeheer te verrichten. Met dit bericht laat de gemeente u weten dat er misschien iets verandert in uw omgeving. U kunt nu reageren als u het hier niet mee eens bent. U kunt alleen reageren als het besluit uw belangen raakt.</text:p>
            <text:p text:style-name="common-al"> </text:p>
            <text:p text:style-name="common-al">Bent u het niet eens met het besluit?</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het besluit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Voor meer informatie over bovenstaande besluit en inzage in de bijbehorende stukken kunt u contact opnemen met de Omgevingsdienst Twente. Dit doet u via 0546 - 749500 of info@odtwente.nl Noem hierbij zaaknummer: Z2025-ODT-008909</text:p>
            <text:p text:style-name="common-al"> </text:p>
            <text:p text:style-name="common-al">Wilt u de start van de activiteiten tegenhouden?</text:p>
            <text:p text:style-name="last-al">Het indienen van een bezwaarschrift schorst de werking van dit besluit niet. Hebben u of derde belanghebbenden er belang bij dat de werking van dit besluit wordt geschorst, dan kan om een voorlopige voorzingen worden verzocht bij de Voorzieningsrechter van rechtbank Overijssel, sector Bestuursrecht.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55 55.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9554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4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4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6/277108</meta:user-defined>
    <meta:user-defined meta:name="DCTERMS.abstract">OD-publicatie Besluit op aanvraag omgevingsvergunning Wentholtweg 6 in Almelo</meta:user-defined>
    <dc:language>nl</dc:language>
    <meta:user-defined meta:name="OVERHEIDop.locatietype/OVERHEIDop.gebiedsmarkering">Punt</meta:user-defined>
    <meta:user-defined meta:name="DC.title">Besluit op aanvraag omgevingsvergunning Wentholtweg 6, 7602 EB te Almelo.</meta:user-defined>
    <meta:user-defined meta:name="DCTERMS.W3CDTF/DCTERMS.available">2026-08-21</meta:user-defined>
    <meta:user-defined meta:name="DCTERMS.W3CDTF/OVERHEIDop.jaargang">2026</meta:user-defined>
    <meta:user-defined meta:name="OVERHEIDop.publicationIssue">395542</meta:user-defined>
    <meta:user-defined meta:name="OVERHEIDop.GmbID/DC.identifier">gmb-2026-395542</meta:user-defined>
    <meta:user-defined meta:name="OVERHEIDop.versieInformatie"/>
  </office:meta>
</office:document-meta>
</file>